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fo:text-align="justify"/>
    </style:style>
    <style:style style:name="T2" style:parent-style-name="Policepardéfaut" style:family="text">
      <style:text-properties fo:font-weight="bold" style:font-weight-asian="bold" style:font-weight-complex="bold"/>
    </style:style>
    <style:style style:name="P3" style:parent-style-name="Normal" style:family="paragraph">
      <style:paragraph-properties fo:text-align="justify"/>
    </style:style>
    <style:style style:name="P4" style:parent-style-name="Normal" style:family="paragraph">
      <style:paragraph-properties fo:text-align="justify"/>
    </style:style>
    <style:style style:name="P5" style:parent-style-name="Normal" style:family="paragraph">
      <style:paragraph-properties fo:text-align="justify"/>
    </style:style>
    <style:style style:name="P6" style:parent-style-name="Normal" style:family="paragraph">
      <style:paragraph-properties fo:text-align="justify"/>
    </style:style>
    <style:style style:name="P7" style:parent-style-name="Normal" style:family="paragraph">
      <style:paragraph-properties fo:text-align="justify"/>
    </style:style>
    <style:style style:name="P8" style:parent-style-name="Normal" style:family="paragraph">
      <style:paragraph-properties fo:text-align="justify"/>
    </style:style>
    <style:style style:name="T9" style:parent-style-name="Policepardéfaut" style:family="text">
      <style:text-properties fo:font-weight="bold" style:font-weight-asian="bold" style:font-weight-complex="bold" fo:font-style="italic" style:font-style-asian="italic" style:font-style-complex="italic" fo:language="en" fo:country="GB"/>
    </style:style>
    <style:style style:name="P10" style:parent-style-name="Normal" style:family="paragraph">
      <style:paragraph-properties fo:text-align="justify"/>
    </style:style>
    <style:style style:name="T11" style:parent-style-name="Policepardéfaut" style:family="text">
      <style:text-properties fo:font-style="italic" style:font-style-asian="italic" style:font-style-complex="italic" fo:language="en" fo:country="GB"/>
    </style:style>
    <style:style style:name="T12" style:parent-style-name="Policepardéfaut" style:family="text">
      <style:text-properties fo:font-style="italic" style:font-style-asian="italic" style:font-style-complex="italic" fo:language="en" fo:country="GB"/>
    </style:style>
  </office:automatic-styles>
  <office:body>
    <office:text text:use-soft-page-breaks="true">
      <text:p text:style-name="P1"><text:span text:style-name="T2">Résumé :</text:span></text:p>
      <text:p text:style-name="P3">Cette thèse analyse le processus de structuration d’une ville d’accueil, dans deux contextes urbains en France et au Royaume-Uni, Marseille (entre 2020 et 2025) et Bristol (entre 2018 et 2024). Les villes d’accueil sont envisagées comme des agencements évolutifs et non cohérents d’acteurices, d’institutions, de politiques, de normes, de registres, de discours, d’action, de lieux, de pratiques, de temporalités et de matérialités hétérogènes et multiscalaires, qui, en tant que tels, deviennent structurants et producteurs de formes d’accueil et de territoire.</text:p>
      <text:p text:style-name="P4">Dans un contexte de convergence internationale vers un durcissement des politiques migratoires, d’évolution de l’action publique et de marchandisation du monde associatif, ainsi que de tournant local de la gouvernance des migrations en Europe, les villes d’accueil se font jour à la croisée d’engagements municipaux et de la société civile et participent à l’évolution de la gouvernance des migrations, de la gouvernance urbaine et des identités politiques locales.</text:p>
      <text:p text:style-name="P5">Le matériau repose sur une enquête qualitative menée entre 2022 et 2025, qui combine des entretiens avec des acteurices institutionnel·les, municipal·es et étatiques, des militant·es associatif·ves, des collectifs, des professionnel·les du secteur social, humanitaire, de la santé, de la justice, ainsi que des observations dans des espaces institutionnels, de solidarité, militants, inter-organisationnels, laïcs et religieux. À Marseille, une ethnographie depuis une position d’observation participante au sein de deux associations a permis de documenter des logiques politiques et administratives, différentes pratiques, ainsi que la structuration d’une coalition locale autour de l’ouverture de plusieurs lieux d’accueil ayant obtenu un soutien municipal.</text:p>
      <text:p text:style-name="P6">Bien que ces projets locaux d’accueil comportent des éléments similaires, du fait de convergences internationales et européennes précitées, leurs cadrages, périmètres, narrations, coalitions, stratégies et réseaux de mobilisation composent des agencements spécifiques, qui renvoient à une combinaison de facteurs historiques, sociaux, urbains, institutionnels et politiques, ainsi qu’a différentes dynamiques d’acteurices et qui produisent des formes d’accueil et du territoire.</text:p>
      <text:p text:style-name="P7"/>
      <text:p text:style-name="P8"><text:span text:style-name="T9">Summary: </text:span></text:p>
      <text:p text:style-name="P10"><text:span text:style-name="T11">This thesis analyses the process of building a welcoming city in two urban contexts in France and the United Kingdom, Marseille (2020–2025) and Bristol (2018–2024). Welcoming cities are conceptualised as evolving and unstable assemblages of heterogeneous and multiscalar actors, institutions, policies, norms, discourses, registers, practices, places, temporalities and materialities. As such, they become structuring forces producing specific forms of welcome and territory. In a context of international convergence towards increasingly restrictive migration policies, the<text:s/></text:span><text:soft-page-break/><text:span text:style-name="T12">transformation of public action, the marketisation of civil society organisations, and the local turn in migration governance in Europe, welcoming cities emerge at the intersection of municipal and civil society engagement. They participate in the evolution of migration governance, urban governance and local political identities. The empirical material draws on qualitative fieldwork conducted between 2022 and 2025, combining interviews with institutional, municipal, state, associative and professional actors, alongside observations in institutional, solidarity-based, activist and religious spaces. In Marseille, an ethnography conducted from a participant observation position within two associations enabled the documentation of political and administrative logics, practices, and the structuring of a local coalition around a place of welcome that obtained municipal support. Although these local projects share common features due to the aforementioned convergences, their framings, scopes, narratives, coalitions and mobilisation networks compose specific assemblages. These assemblages are shaped by a combination of historical, social, urban, institutional and political factors that produce forms of welcome and territory.</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Aptos Display" style:font-name-asian="Times New Roman" style:font-name-complex="Times New Roman" fo:color="#0F4761" fo:font-size="20pt" style:font-size-asian="20pt" style:font-size-complex="20pt"/>
    </style:style>
    <style:style style:name="Titre2Car" style:display-name="Titre 2 Car" style:family="text" style:parent-style-name="Policepardéfaut">
      <style:text-properties style:font-name="Aptos Display" style:font-name-asian="Times New Roman" style:font-name-complex="Times New Roman" fo:color="#0F4761"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0F4761"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0F4761"/>
    </style:style>
    <style:style style:name="Titre5Car" style:display-name="Titre 5 Car" style:family="text" style:parent-style-name="Policepardéfaut">
      <style:text-properties style:font-name-asian="Times New Roman" style:font-name-complex="Times New Roman" fo:color="#0F4761"/>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reCar" style:display-name="Titre Car" style:family="text" style:parent-style-name="Policepardéfaut">
      <style:text-properties style:font-name="Aptos Display"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0F4761"/>
    </style:style>
    <style:style style:name="Citationintense" style:display-name="Citation intens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tionintenseCar" style:display-name="Citation intense Car" style:family="text" style:parent-style-name="Policepardéfaut">
      <style:text-properties fo:font-style="italic" style:font-style-asian="italic" style:font-style-complex="italic" fo:color="#0F4761"/>
    </style:style>
    <style:style style:name="Référenceintense" style:display-name="Référence intense" style:family="text" style:parent-style-name="Policepardéfau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grima@MMSH.FR</meta:initial-creator>
    <dc:creator>grima@MMSH.FR</dc:creator>
    <meta:creation-date>2026-09-02T16:58:00Z</meta:creation-date>
    <dc:date>2026-09-02T16:59:00Z</dc:date>
    <meta:template xlink:href="Normal" xlink:type="simple"/>
    <meta:editing-cycles>1</meta:editing-cycles>
    <meta:editing-duration>PT60S</meta:editing-duration>
    <meta:document-statistic meta:page-count="2" meta:paragraph-count="8" meta:word-count="630" meta:character-count="4093" meta:row-count="28" meta:non-whitespace-character-count="3471"/>
  </office:meta>
</office:document-meta>
</file>